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/derde bouwlaag, Van Eysingalaan 2 te Utrecht,  HZ_WABO-23-056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Eysingalaan 2 te Utrecht</text:p>
            <text:p text:style-name="common-al">HZ_WABO-23-05608</text:p>
            <text:p text:style-name="common-al">Toelichting: het bouwen van een dakopbouw/derde bouwlaa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2380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80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80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/derde bouwlaag, Van Eysingalaan 2 te Utrecht,  HZ_WABO-23-05608</meta:user-defined>
    <meta:user-defined meta:name="DCTERMS.W3CDTF/DCTERMS.available">2023-05-02</meta:user-defined>
    <meta:user-defined meta:name="DCTERMS.W3CDTF/OVERHEIDop.jaargang">2023</meta:user-defined>
    <meta:user-defined meta:name="OVERHEIDop.publicationIssue">192380</meta:user-defined>
    <meta:user-defined meta:name="OVERHEIDop.GmbID/DC.identifier">gmb-2023-192380</meta:user-defined>
    <meta:user-defined meta:name="OVERHEIDop.versieInformatie"/>
  </office:meta>
</office:document-meta>
</file>