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twee woningen, Burg Taets van Amerongenlaan 13 en 15 te De Meern,  HZ_WABO-23-038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 Taets van Amerongenlaan 13 en 15 te De Meern</text:p>
            <text:p text:style-name="common-al">HZ_WABO-23-03875</text:p>
            <text:p text:style-name="common-al">Toelichting: het bouwen van een dakopbouw op twee woningen</text:p>
            <text:p text:style-name="common-al">Datum besluit: 26 april 2023</text:p>
            <text:p text:style-name="common-al">Startdatum bezwaartermijn: 29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2360</text:span><text:line-break/><text:date style:data-style-name="dag" text:fixed="true" text:date-value="2023-05-02"/><text:line-break/><text:date style:data-style-name="jaar" text:fixed="true" text:date-value="2023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2360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2360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twee woningen, Burg Taets van Amerongenlaan 13 en 15 te De Meern,  HZ_WABO-23-03875</meta:user-defined>
    <meta:user-defined meta:name="DCTERMS.W3CDTF/DCTERMS.available">2023-05-02</meta:user-defined>
    <meta:user-defined meta:name="DCTERMS.W3CDTF/OVERHEIDop.jaargang">2023</meta:user-defined>
    <meta:user-defined meta:name="OVERHEIDop.externeBijlage">Aanvraagdocument  publiceerbaar-A|exb-2023-22078</meta:user-defined>
    <meta:user-defined meta:name="OVERHEIDop.externeBijlage">Besluit Omgevingsvergunning Publiceerbaar|exb-2023-22079</meta:user-defined>
    <meta:user-defined meta:name="OVERHEIDop.publicationIssue">192360</meta:user-defined>
    <meta:user-defined meta:name="OVERHEIDop.GmbID/DC.identifier">gmb-2023-192360</meta:user-defined>
    <meta:user-defined meta:name="OVERHEIDop.versieInformatie"/>
  </office:meta>
</office:document-meta>
</file>