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op het voordakvlak, Castellumlaan 20 te De Meern,  HZ_WABO-23-1078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Castellumlaan 20 te De Meern</text:p>
            <text:p text:style-name="common-al">HZ_WABO-23-10784</text:p>
            <text:p text:style-name="common-al">Toelichting: het bouwen van een dakkapel op het voordakvlak</text:p>
            <text:p text:style-name="common-al">Datum besluit: 26 april 2023</text:p>
            <text:p text:style-name="common-al">Startdatum bezwaartermijn: 27 april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92291</text:span><text:line-break/><text:date style:data-style-name="dag" text:fixed="true" text:date-value="2023-05-02"/><text:line-break/><text:date style:data-style-name="jaar" text:fixed="true" text:date-value="2023-05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92291</text:span><text:date style:data-style-name="nicedate" text:fixed="true" text:date-value="2023-05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92291</text:span><text:date style:data-style-name="nicedate" text:fixed="true" text:date-value="2023-05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1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op het voordakvlak, Castellumlaan 20 te De Meern,  HZ_WABO-23-10784</meta:user-defined>
    <meta:user-defined meta:name="DCTERMS.W3CDTF/DCTERMS.available">2023-05-02</meta:user-defined>
    <meta:user-defined meta:name="DCTERMS.W3CDTF/OVERHEIDop.jaargang">2023</meta:user-defined>
    <meta:user-defined meta:name="OVERHEIDop.externeBijlage">ALG - publiceerbaar-A|exb-2023-22049</meta:user-defined>
    <meta:user-defined meta:name="OVERHEIDop.externeBijlage">Besluit Omgevingsvergunning Publiceerbaar|exb-2023-22050</meta:user-defined>
    <meta:user-defined meta:name="OVERHEIDop.publicationIssue">192291</meta:user-defined>
    <meta:user-defined meta:name="OVERHEIDop.GmbID/DC.identifier">gmb-2023-192291</meta:user-defined>
    <meta:user-defined meta:name="OVERHEIDop.versieInformatie"/>
  </office:meta>
</office:document-meta>
</file>