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woning, sectie V, perceelnummer 6503, 't Zand  te Utrecht, HZ_WABO-22-17556</text:p>
      <text:section text:name="zakelijke-mededeling_id1-3-2" text:style-name="zakelijke-mededeling">
        <text:section text:name="zakelijke-mededeling-tekst_id1-3-2-1" text:style-name="zakelijke-mededeling-tekst">
          <text:section text:name="tekst_id1-3-2-1-1" text:style-name="tekst">
            <text:p text:style-name="common-al">sectie V, perceelnummer 6503, 't Zand  te Utrecht</text:p>
            <text:p text:style-name="common-al">HZ_WABO-22-17556</text:p>
            <text:p text:style-name="common-al">Toelichting: het bouwen van een woning</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2106</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106</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106</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Ontwerpbesluit omgevingsvergunning, het bouwen van een woning, sectie V, perceelnummer 6503, 't Zand  te Utrecht, HZ_WABO-22-17556</meta:user-defined>
    <meta:user-defined meta:name="DCTERMS.W3CDTF/DCTERMS.available">2023-05-02</meta:user-defined>
    <meta:user-defined meta:name="DCTERMS.W3CDTF/OVERHEIDop.jaargang">2023</meta:user-defined>
    <meta:user-defined meta:name="OVERHEIDop.publicationIssue">192106</meta:user-defined>
    <meta:user-defined meta:name="OVERHEIDop.GmbID/DC.identifier">gmb-2023-192106</meta:user-defined>
    <meta:user-defined meta:name="OVERHEIDop.versieInformatie"/>
  </office:meta>
</office:document-meta>
</file>