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PAARDENSTAL, 6E WYK 5 HOORNSTERZW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paardenstal op het perceel 6e Wyk 5 te Hoornsterzwaag (28 april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2050</text:span><text:line-break/><text:date style:data-style-name="dag" text:fixed="true" text:date-value="2023-05-02"/><text:line-break/><text:date style:data-style-name="jaar" text:fixed="true" text:date-value="2023-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2050</text:span><text:date style:data-style-name="nicedate" text:fixed="true" text:date-value="2023-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2050</text:span><text:date style:data-style-name="nicedate" text:fixed="true" text:date-value="2023-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PAARDENSTAL, 6E WYK 5 HOORNSTERZWAAG</meta:user-defined>
    <meta:user-defined meta:name="DCTERMS.W3CDTF/DCTERMS.available">2023-05-02</meta:user-defined>
    <meta:user-defined meta:name="DCTERMS.W3CDTF/OVERHEIDop.jaargang">2023</meta:user-defined>
    <meta:user-defined meta:name="OVERHEIDop.publicationIssue">192050</meta:user-defined>
    <meta:user-defined meta:name="OVERHEIDop.GmbID/DC.identifier">gmb-2023-192050</meta:user-defined>
    <meta:user-defined meta:name="OVERHEIDop.versieInformatie"/>
  </office:meta>
</office:document-meta>
</file>