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op 8 mei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/>
            <text:p text:style-name="al">Om 19.45 uur is er een openbare hoorzitting over het bezwaarschrift inzake de verleende vergunning voor het veranderen van een woning in een kamerverhuurpand op de locatie Surinamesingel 1 te Heerenveen in het gemeentehuis, Crackstraat 2 (ingang aan het plein) te Heerenveen.</text:p>
            <text:p text:style-name="al"/>
            <text:p text:style-name="al"/>
            <text:p text:style-name="al">Als u hierbij aanwezig wilt zijn als toehoorder, kunt u zich melden via bezwaar@heerenveen.nl of telefonisch bij het secretariaat van de Commissie bezwaarschriften: 14 0513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1900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900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900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openbare hoorzitting op 8 mei 2023 om 19.45 uur over bezwaarschrift inzake veranderen woning in kamerverhuurpand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op 8 mei 2023</meta:user-defined>
    <meta:user-defined meta:name="DCTERMS.W3CDTF/DCTERMS.available">2023-05-02</meta:user-defined>
    <meta:user-defined meta:name="DCTERMS.W3CDTF/OVERHEIDop.jaargang">2023</meta:user-defined>
    <meta:user-defined meta:name="OVERHEIDop.publicationIssue">191900</meta:user-defined>
    <meta:user-defined meta:name="OVERHEIDop.GmbID/DC.identifier">gmb-2023-191900</meta:user-defined>
    <meta:user-defined meta:name="OVERHEIDop.versieInformatie"/>
  </office:meta>
</office:document-meta>
</file>