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bouwen van een berging en vlonder aan Polderdijk (DEI00 M 960) te En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het bouwen van en berging en vlonder (Bouwen), Polderdijk (DEI00 M 960), in Enspijk (24-04-2023) (bezwaar mogelijk), ODR2304030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91736</text:span><text:line-break/><text:date style:data-style-name="dag" text:fixed="true" text:date-value="2023-05-02"/><text:line-break/><text:date style:data-style-name="jaar" text:fixed="true" text:date-value="2023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736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1736</text:span><text:date style:data-style-name="nicedate" text:fixed="true" text:date-value="2023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meta:user-defined meta:name="OVERHEIDop.referentienummer">ODR2304030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Ingetrokken aanvraag voor het bouwen van een berging en vlonder aan Polderdijk (DEI00 M 960) te Enspijk</meta:user-defined>
    <meta:user-defined meta:name="DCTERMS.W3CDTF/DCTERMS.available">2023-05-02</meta:user-defined>
    <meta:user-defined meta:name="DCTERMS.W3CDTF/OVERHEIDop.jaargang">2023</meta:user-defined>
    <meta:user-defined meta:name="OVERHEIDop.publicationIssue">191736</meta:user-defined>
    <meta:user-defined meta:name="OVERHEIDop.GmbID/DC.identifier">gmb-2023-191736</meta:user-defined>
    <meta:user-defined meta:name="OVERHEIDop.versieInformatie"/>
  </office:meta>
</office:document-meta>
</file>