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Markt 30 A te Dokkum en Wiesterwei 2 te 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, Markt 30 A en Nes, Wiesterwei 2, het organiseren van Twirre Streekmarkt op 24 juni, 29 juli, 26 augustus (Dokkum) en 2 september 2023 (Nes)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1697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1697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1697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7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1211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anvraag evenementenvergunning Markt 30 A te Dokkum en Wiesterwei 2 te Nes</meta:user-defined>
    <meta:user-defined meta:name="DCTERMS.W3CDTF/DCTERMS.available">2023-05-10</meta:user-defined>
    <meta:user-defined meta:name="DCTERMS.W3CDTF/OVERHEIDop.jaargang">2023</meta:user-defined>
    <meta:user-defined meta:name="OVERHEIDop.publicationIssue">191697</meta:user-defined>
    <meta:user-defined meta:name="OVERHEIDop.GmbID/DC.identifier">gmb-2023-191697</meta:user-defined>
    <meta:user-defined meta:name="OVERHEIDop.versieInformatie"/>
  </office:meta>
</office:document-meta>
</file>