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bouw van een woning en het aanleggen van een utitweg aan Achterweg (HWN02 U 1681) te Herwij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de bouw van een woning en aanleggen van een utitweg (Bouwen, Uitweg), Achterweg (HWN02 U 1681), in Herwijnen (25-04-2023) (geen bezwaar mogelijk), ODR230552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191674</text:span><text:line-break/><text:date style:data-style-name="dag" text:fixed="true" text:date-value="2023-05-02"/><text:line-break/><text:date style:data-style-name="jaar" text:fixed="true" text:date-value="2023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1674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1674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ODR2305528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Aanvraag vergunning voor de bouw van een woning en het aanleggen van een utitweg aan Achterweg (HWN02 U 1681) te Herwijnen</meta:user-defined>
    <meta:user-defined meta:name="DCTERMS.W3CDTF/DCTERMS.available">2023-05-02</meta:user-defined>
    <meta:user-defined meta:name="DCTERMS.W3CDTF/OVERHEIDop.jaargang">2023</meta:user-defined>
    <meta:user-defined meta:name="OVERHEIDop.publicationIssue">191674</meta:user-defined>
    <meta:user-defined meta:name="OVERHEIDop.GmbID/DC.identifier">gmb-2023-191674</meta:user-defined>
    <meta:user-defined meta:name="OVERHEIDop.versieInformatie"/>
  </office:meta>
</office:document-meta>
</file>