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EVENEMENTENVERGUNNING, PARKLANDSCHAP ORANJEWOU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van Heerenveen heeft vergunning verleend voor het organiseren van het Oranjewoud Festival van 26 tot en met 29 mei 2023 op de locatie Parklandschap Oranjewoud (26-04-2023). </text:p>
            <text:p text:style-name="common-al"/>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91580</text:span><text:line-break/><text:date style:data-style-name="dag" text:fixed="true" text:date-value="2023-05-02"/><text:line-break/><text:date style:data-style-name="jaar" text:fixed="true" text:date-value="2023-05-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1580</text:span><text:date style:data-style-name="nicedate" text:fixed="true" text:date-value="2023-05-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1580</text:span><text:date style:data-style-name="nicedate" text:fixed="true" text:date-value="2023-05-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xml/MC-DRP-BeschikkingAfhandelin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Punt</meta:user-defined>
    <meta:user-defined meta:name="DC.title">VERLENING EVENEMENTENVERGUNNING, PARKLANDSCHAP ORANJEWOUD</meta:user-defined>
    <meta:user-defined meta:name="DCTERMS.W3CDTF/DCTERMS.available">2023-05-02</meta:user-defined>
    <meta:user-defined meta:name="DCTERMS.W3CDTF/OVERHEIDop.jaargang">2023</meta:user-defined>
    <meta:user-defined meta:name="OVERHEIDop.publicationIssue">191580</meta:user-defined>
    <meta:user-defined meta:name="OVERHEIDop.GmbID/DC.identifier">gmb-2023-191580</meta:user-defined>
    <meta:user-defined meta:name="OVERHEIDop.versieInformatie"/>
  </office:meta>
</office:document-meta>
</file>