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gemaal, Oegstgeesterweg 2 2334B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/23/3523290</text:p>
            <text:p text:style-name="common-al">Ingekomen: 26-04-2023 00:00</text:p>
            <text:p text:style-name="common-al">Locatie: Oegstgeesterweg 2 2334B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3/3523290" xlink:type="simple">publicatiesomgevingsvergunningen@leiden.nl</text:a> de volgende gegevens:</text:p>
            <text:p text:style-name="common-al">-het kenmerk van de aanvraag: Z/23/352329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191567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567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567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3523290</meta:user-defined>
    <meta:user-defined meta:name="DCTERMS.abstract">bouwen gemaal</meta:user-defined>
    <dc:language>nl</dc:language>
    <meta:user-defined meta:name="OVERHEIDop.locatietype/OVERHEIDop.gebiedsmarkering">Punt</meta:user-defined>
    <meta:user-defined meta:name="DC.title">Aanvraag omgevingsvergunning, bouwen gemaal, Oegstgeesterweg 2 2334BZ Leiden</meta:user-defined>
    <meta:user-defined meta:name="DCTERMS.W3CDTF/DCTERMS.available">2023-05-04</meta:user-defined>
    <meta:user-defined meta:name="DCTERMS.W3CDTF/OVERHEIDop.jaargang">2023</meta:user-defined>
    <meta:user-defined meta:name="OVERHEIDop.externeBijlage">LEIDEN_202304_GFO_ZAKEN_799931_7660689_16825099...|exb-2023-21979</meta:user-defined>
    <meta:user-defined meta:name="OVERHEIDop.publicationIssue">191567</meta:user-defined>
    <meta:user-defined meta:name="OVERHEIDop.GmbID/DC.identifier">gmb-2023-191567</meta:user-defined>
    <meta:user-defined meta:name="OVERHEIDop.versieInformatie"/>
  </office:meta>
</office:document-meta>
</file>