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office:automatic-styles>
  <office:body>
    <office:text>
      <text:p text:style-name="new_page_staatscourant"/>
      <text:p text:style-name="single-kop-titel">Ontwerpbestemmingsplan en ontwerp hogere waarde Wet geluidhinder Noorderkeerkring, Alphen aan den Rijn, bouwen van 127 reguliere woningen en 47 zorgwoning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Alphen aan den Rijn maken (op grond van artikel 3.8 van de Wet ruimtelijke ordening) bekend dat zij op 25 april 2023 het ontwerpbestemmingsplan ‘Noorderkeerkring’ en het ontwerp Hogere waarde besluit ter inzage leggen. </text:p>
            <text:p text:style-name="tussenkopcur">Wat houdt het bestemmingsplan in?</text:p>
            <text:p text:style-name="common-al">Na het slopen van het bestaande gebouw, worden maximaal 174 huurwoningen gerealiseerd. De woningen bestaan uit 127 sociale huurwoningen, enkele middelduur woningen en 47 zorgwoningen met 4 bijbehorende gemeenschappelijke ruimtes. De grond heeft een maatschappelijke bestemming. Aangezien de gewenste herontwikkeling op deze locatie niet mogelijk is volgens de regels van het huidige bestemmingsplan ‘Alphen Stad’, moet het huidige bestemmingsplan worden aangepast. Hiervoor moet een ruimtelijke procedure worden doorlopen. </text:p>
            <text:p text:style-name="tussenkopcur">Wat houdt het besluit hogere waarde in?</text:p>
            <text:p text:style-name="common-al">Gebleken is dat bij de woningen niet aan de voorkeursgrenswaarde van 48 dB uit de Wet geluidhinder (hierna: Wgh) kan worden voldaan, maar wel aan de maximaal vast te stellen hogere waarde van 63dB. Daarom moeten voor 118 woningen hogere geluids-waarden vastgesteld worden. De te verlenen hogere waarden zijn maximaal 59 dB.</text:p>
            <text:p text:style-name="tussenkopcur">Hoe kunt u het plan inzien?</text:p>
            <text:p text:style-name="common-al">Het ontwerpbestemmingsplan ‘Noorderkeerkring’ (met identificatienummer NL.IMRO.0484.Anoorderkeerkrng20-ON01) en het ontwerpbesluit hogere waarde liggen vanaf 4 mei 2023 gedurende 6 weken ter inzage:</text:p>
            <text:list text:style-name="id1-3-2-1-1-8">
              <text:list-item text:style-override="id1-3-2-1-1-8-1">
                <text:number>•</text:number>
                <text:p text:style-name="al">U kunt de ontwerpbesluiten en de bijbehorende bestanden inzien bij de informatiebalie in het gemeentehuis in Alphen aan den Rijn. </text:p>
              </text:list-item>
              <text:list-item text:style-override="id1-3-2-1-1-8-2">
                <text:number>•</text:number>
                <text:p text:style-name="al">U kunt het ontwerpbestemmingsplan ook digitaal inzien via <text:a xlink:href="https://www.ruimtelijkeplannen.nl/?planidn=NL.IMRO.0484.Anoorderkeerkrng20-ON01" xlink:type="simple">www.ruimtelijkeplannen.nl</text:a> (bijvoorbeeld door het invoeren van een adres en huisnummer of in geavanceerd zoeken de plannaam of bovenstaand plan-ID-nummer in te voeren). </text:p>
              </text:list-item>
            </text:list>
            <text:p text:style-name="tussenkopcur">Hoe kunt u reageren?</text:p>
            <text:p text:style-name="common-al">In een zienswijze kunt u uw mening geven. </text:p>
            <text:p text:style-name="common-al">Zienswijze tegen het ontwerpbestemmingsplan indienen:</text:p>
            <text:list text:style-name="id1-3-2-1-1-12">
              <text:list-item text:style-override="id1-3-2-1-1-12-1">
                <text:number>•</text:number>
                <text:p text:style-name="al">Digitaal kan dat via het formulier ‘Zienswijze bestemmingsplan indienen’ op <text:a xlink:href="http://www.alphenaandenrijn.nl/zienswijze" xlink:type="simple">www.alphenaandenrijn.nl/zienswijze</text:a>. Hiervoor heeft u DigiD nodig of u vult uw organisatiegegevens in. In het formulier geeft u duidelijk aan dat het gaat om het ontwerpbestemmingsplan, met zaaknummer 365303. </text:p>
              </text:list-item>
              <text:list-item text:style-override="id1-3-2-1-1-12-2">
                <text:number>•</text:number>
                <text:p text:style-name="al">Schriftelijke zienswijzen kunt u sturen naar de gemeenteraad van Alphen aan den Rijn, postbus 13, 2400 AA Alphen aan den Rijn. Vermeld in uw reactie duidelijk uw naam, adres en contactgegevens en geef aan dat het om het ontwerpbestemmingsplan Noorderkeerkring gaat met zaaknummer 365303.</text:p>
              </text:list-item>
              <text:list-item text:style-override="id1-3-2-1-1-12-3">
                <text:number>•</text:number>
                <text:p text:style-name="al">Voor het mondeling doorgeven van een zienswijze of meer informatie kunt u contact opnemen met het Officemanagement van team Ontwikkeling leefomgeving, via telefoonnummer 14 0172. Van uw mondelinge zienswijze wordt een verslag gemaakt. </text:p>
              </text:list-item>
            </text:list>
            <text:p text:style-name="last-al">Zienswijze tegen het besluit Hogere waarde indienen:</text:p>
            <text:list text:style-name="id1-3-2-1-1-14">
              <text:list-item text:style-override="id1-3-2-1-1-14-1">
                <text:number>•</text:number>
                <text:p text:style-name="al">Schriftelijke zienswijzen kunt u sturen naar: Omgevingsdienst Midden-Holland, postbus 45, 2800 AA Gouda onder vermelding van Gemeente Alphen aan den Rijn kenmerk 2023-00003386. </text:p>
              </text:list-item>
              <text:list-item text:style-override="id1-3-2-1-1-14-2">
                <text:number>•</text:number>
                <text:p text:style-name="al">Mail uw zienwijze naar info@odmh.nl onder vermelding van Gemeente Alphen aan den Rijn kenmerk 2023-00003386.</text:p>
              </text:list-item>
              <text:list-item text:style-override="id1-3-2-1-1-14-3">
                <text:number>•</text:number>
                <text:p text:style-name="al">Voor mondelinge zienswijzen kunt u contact opnemen met de Omgevingsdienst Midden-Holland (telefoon 088 – 54 50 000). </text:p>
              </text:list-item>
            </text:list>
            <text:p text:style-name="tekst_bottom"/>
          </text:section>
        </text:section>
        <text:section text:name="zakelijke-mededeling-sluiting_id1-3-2-2" text:style-name="zakelijke-mededeling-sluiting">
          <text:section text:name="ondertekening_id1-3-2-2-1">
            <text:p><text:span text:style-name="functie">Burgemeester en wethouders van Alphen aan den Rijn, 3 mei 2023.</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191514</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1514</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1514</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xml/MC-DRP-PlanRuimtelijk-Web-ZM.xml</meta:user-defined>
    <meta:user-defined meta:name="OVERHEID.Gemeente/DC.creator">Alphen aan den Rijn</meta:user-defined>
    <meta:user-defined meta:name="OVERHEID.Informatietype/DC.type">officiële publicatie</meta:user-defined>
    <meta:user-defined meta:name="OVERHEIDop.Rubriek/DC.type">ruimtelijk plan of omgevingsdocument</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Ruimtelijkplan/OVERHEIDop.bekendmakingBetreffendePlan">NL.IMRO.0484.Anoorderkeerkrng20-ON01</meta:user-defined>
    <meta:user-defined meta:name="OVERHEIDop.Plansoort/OVERHEIDop.plansoort">bestemmings- of omgevingsplan</meta:user-defined>
    <dc:language>nl</dc:language>
    <meta:user-defined meta:name="OVERHEIDop.locatietype/OVERHEIDop.gebiedsmarkering">Punt</meta:user-defined>
    <meta:user-defined meta:name="DC.title">Ontwerpbestemmingsplan en ontwerp hogere waarde Wet geluidhinder Noorderkeerkring, Alphen aan den Rijn, bouwen van 127 reguliere woningen en 47 zorgwoningen</meta:user-defined>
    <meta:user-defined meta:name="DCTERMS.W3CDTF/DCTERMS.available">2023-05-03</meta:user-defined>
    <meta:user-defined meta:name="DCTERMS.W3CDTF/OVERHEIDop.jaargang">2023</meta:user-defined>
    <meta:user-defined meta:name="OVERHEIDop.publicationIssue">191514</meta:user-defined>
    <meta:user-defined meta:name="OVERHEIDop.GmbID/DC.identifier">gmb-2023-191514</meta:user-defined>
    <meta:user-defined meta:name="OVERHEIDop.versieInformatie"/>
  </office:meta>
</office:document-meta>
</file>