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TENTFEEST DE KOPPENJAN, SCHOTERLANDSEWEG 20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organiseren van tentfeest De Koppenjan van 15 september tot en met 17 september 2023 op de locatie Schoterlandseweg 20 te Jubbega (21-04-2023). </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90497</text:span><text:line-break/><text:date style:data-style-name="dag" text:fixed="true" text:date-value="2023-05-01"/><text:line-break/><text:date style:data-style-name="jaar" text:fixed="true" text:date-value="2023-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0497</text:span><text:date style:data-style-name="nicedate" text:fixed="true" text:date-value="2023-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0497</text:span><text:date style:data-style-name="nicedate" text:fixed="true" text:date-value="2023-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VERLENING EVENEMENTENVERGUNNING TENTFEEST DE KOPPENJAN, SCHOTERLANDSEWEG 20 JUBBEGA</meta:user-defined>
    <meta:user-defined meta:name="DCTERMS.W3CDTF/DCTERMS.available">2023-05-01</meta:user-defined>
    <meta:user-defined meta:name="DCTERMS.W3CDTF/OVERHEIDop.jaargang">2023</meta:user-defined>
    <meta:user-defined meta:name="OVERHEIDop.publicationIssue">190497</meta:user-defined>
    <meta:user-defined meta:name="OVERHEIDop.GmbID/DC.identifier">gmb-2023-190497</meta:user-defined>
    <meta:user-defined meta:name="OVERHEIDop.versieInformatie"/>
  </office:meta>
</office:document-meta>
</file>