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nderwijsgebouw, Jenalaan 19  te Utrecht, HZ_WABO-23-139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enalaan 19  te Utrecht</text:span>
          </text:p>
            <text:p text:style-name="common-al">HZ_WABO-23-13914</text:p>
            <text:p text:style-name="common-al">Toelichting: het bouwen van een onderwijsgebouw</text:p>
            <text:p text:style-name="common-al">Datum ontvangst aanvraag: 2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384</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384</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384</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onderwijsgebouw, Jenalaan 19  te Utrecht, HZ_WABO-23-13914</meta:user-defined>
    <meta:user-defined meta:name="DCTERMS.W3CDTF/DCTERMS.available">2023-05-01</meta:user-defined>
    <meta:user-defined meta:name="DCTERMS.W3CDTF/OVERHEIDop.jaargang">2023</meta:user-defined>
    <meta:user-defined meta:name="OVERHEIDop.externeBijlage">Publiceerbaar-A|exb-2023-21653</meta:user-defined>
    <meta:user-defined meta:name="OVERHEIDop.publicationIssue">190384</meta:user-defined>
    <meta:user-defined meta:name="OVERHEIDop.GmbID/DC.identifier">gmb-2023-190384</meta:user-defined>
    <meta:user-defined meta:name="OVERHEIDop.versieInformatie"/>
  </office:meta>
</office:document-meta>
</file>