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LANGE MIENTE 36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Lange Miente 36 te Akkrum  </text:p>
            <text:p text:style-name="common-al">(25 april 2023)</text:p>
            <text:p text:style-name="common-al">)</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9775</text:span><text:line-break/><text:date style:data-style-name="dag" text:fixed="true" text:date-value="2023-05-01"/><text:line-break/><text:date style:data-style-name="jaar" text:fixed="true" text:date-value="2023-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9775</text:span><text:date style:data-style-name="nicedate" text:fixed="true" text:date-value="2023-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9775</text:span><text:date style:data-style-name="nicedate" text:fixed="true" text:date-value="2023-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LANGE MIENTE 36 AKKRUM</meta:user-defined>
    <meta:user-defined meta:name="DCTERMS.W3CDTF/DCTERMS.available">2023-05-01</meta:user-defined>
    <meta:user-defined meta:name="DCTERMS.W3CDTF/OVERHEIDop.jaargang">2023</meta:user-defined>
    <meta:user-defined meta:name="OVERHEIDop.publicationIssue">189775</meta:user-defined>
    <meta:user-defined meta:name="OVERHEIDop.GmbID/DC.identifier">gmb-2023-189775</meta:user-defined>
    <meta:user-defined meta:name="OVERHEIDop.versieInformatie"/>
  </office:meta>
</office:document-meta>
</file>