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de voorkant en de achterkant van de woning, Kerrieweg 29 te Utrecht,  HZ_WABO-23-101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rieweg 29 te Utrecht</text:p>
            <text:p text:style-name="common-al">HZ_WABO-23-10163</text:p>
            <text:p text:style-name="common-al">Toelichting: het bouwen van een dakkapel op de voorkant en de achterkant van de woning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229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229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229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de voorkant en de achterkant van de woning, Kerrieweg 29 te Utrecht,  HZ_WABO-23-10163</meta:user-defined>
    <meta:user-defined meta:name="DCTERMS.W3CDTF/DCTERMS.available">2023-05-01</meta:user-defined>
    <meta:user-defined meta:name="DCTERMS.W3CDTF/OVERHEIDop.jaargang">2023</meta:user-defined>
    <meta:user-defined meta:name="OVERHEIDop.externeBijlage">Publiceerbaar-A|exb-2023-21512</meta:user-defined>
    <meta:user-defined meta:name="OVERHEIDop.externeBijlage">Besluit omgevingsvergunning publiceerbaar|exb-2023-21513</meta:user-defined>
    <meta:user-defined meta:name="OVERHEIDop.publicationIssue">189229</meta:user-defined>
    <meta:user-defined meta:name="OVERHEIDop.GmbID/DC.identifier">gmb-2023-189229</meta:user-defined>
    <meta:user-defined meta:name="OVERHEIDop.versieInformatie"/>
  </office:meta>
</office:document-meta>
</file>