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een woning, Kweektuinlaan 10 te Vleuten,  HZ_WABO-23-0765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weektuinlaan 10 te Vleuten</text:p>
            <text:p text:style-name="common-al">HZ_WABO-23-07650</text:p>
            <text:p text:style-name="common-al">Toelichting: het bouwen van een dakkapel aan de voorkant van een woning</text:p>
            <text:p text:style-name="common-al">Datum besluit: 25 april 2023</text:p>
            <text:p text:style-name="common-al">Startdatum bezwaartermijn: 26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9146</text:span><text:line-break/><text:date style:data-style-name="dag" text:fixed="true" text:date-value="2023-05-01"/><text:line-break/><text:date style:data-style-name="jaar" text:fixed="true" text:date-value="2023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9146</text:span><text:date style:data-style-name="nicedate" text:fixed="true" text:date-value="2023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9146</text:span><text:date style:data-style-name="nicedate" text:fixed="true" text:date-value="2023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een woning, Kweektuinlaan 10 te Vleuten,  HZ_WABO-23-07650</meta:user-defined>
    <meta:user-defined meta:name="DCTERMS.W3CDTF/DCTERMS.available">2023-05-01</meta:user-defined>
    <meta:user-defined meta:name="DCTERMS.W3CDTF/OVERHEIDop.jaargang">2023</meta:user-defined>
    <meta:user-defined meta:name="OVERHEIDop.externeBijlage">ALG - publiceerbaar-A|exb-2023-21499</meta:user-defined>
    <meta:user-defined meta:name="OVERHEIDop.externeBijlage">Besluit omgevingsvergunning publiceerbaar|exb-2023-21500</meta:user-defined>
    <meta:user-defined meta:name="OVERHEIDop.publicationIssue">189146</meta:user-defined>
    <meta:user-defined meta:name="OVERHEIDop.GmbID/DC.identifier">gmb-2023-189146</meta:user-defined>
    <meta:user-defined meta:name="OVERHEIDop.versieInformatie"/>
  </office:meta>
</office:document-meta>
</file>