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schilderen van een gemeentelijk monument, Frans Halsstraat 4 en 4 BS te Utrecht,  HZ_WABO-23-067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s Halsstraat 4 en 4 BS te Utrecht</text:p>
            <text:p text:style-name="common-al">HZ_WABO-23-06721</text:p>
            <text:p text:style-name="common-al">Toelichting: het schilderen van een gemeentelijk monument</text:p>
            <text:p text:style-name="common-al">Datum besluit: 24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089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89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89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fgehandelde omgevingsvergunning, het schilderen van een gemeentelijk monument, Frans Halsstraat 4 en 4 BS te Utrecht,  HZ_WABO-23-06721</meta:user-defined>
    <meta:user-defined meta:name="DCTERMS.W3CDTF/DCTERMS.available">2023-05-01</meta:user-defined>
    <meta:user-defined meta:name="DCTERMS.W3CDTF/OVERHEIDop.jaargang">2023</meta:user-defined>
    <meta:user-defined meta:name="OVERHEIDop.externeBijlage">publiceerbaar-A|exb-2023-21488</meta:user-defined>
    <meta:user-defined meta:name="OVERHEIDop.externeBijlage">Besluit omgevingsvergunning publiceerbaar|exb-2023-21489</meta:user-defined>
    <meta:user-defined meta:name="OVERHEIDop.publicationIssue">189089</meta:user-defined>
    <meta:user-defined meta:name="OVERHEIDop.GmbID/DC.identifier">gmb-2023-189089</meta:user-defined>
    <meta:user-defined meta:name="OVERHEIDop.versieInformatie"/>
  </office:meta>
</office:document-meta>
</file>