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dakkapellen op het voordakvlak, Aldo van Eyckplantsoen 63 te Utrecht,  HZ_WABO-23-054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do van Eyckplantsoen 63 te Utrecht</text:p>
            <text:p text:style-name="common-al">HZ_WABO-23-05468</text:p>
            <text:p text:style-name="common-al">Toelichting: het bouwen van twee dakkapellen op het voordakvlak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024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24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24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twee dakkapellen op het voordakvlak, Aldo van Eyckplantsoen 63 te Utrecht,  HZ_WABO-23-05468</meta:user-defined>
    <meta:user-defined meta:name="DCTERMS.W3CDTF/DCTERMS.available">2023-05-01</meta:user-defined>
    <meta:user-defined meta:name="DCTERMS.W3CDTF/OVERHEIDop.jaargang">2023</meta:user-defined>
    <meta:user-defined meta:name="OVERHEIDop.externeBijlage">ALG - Aanvraagdocument  publiceerbaar-A|exb-2023-21479</meta:user-defined>
    <meta:user-defined meta:name="OVERHEIDop.externeBijlage">Besluit omgevingsvergunning publiceerbaar|exb-2023-21480</meta:user-defined>
    <meta:user-defined meta:name="OVERHEIDop.publicationIssue">189024</meta:user-defined>
    <meta:user-defined meta:name="OVERHEIDop.GmbID/DC.identifier">gmb-2023-189024</meta:user-defined>
    <meta:user-defined meta:name="OVERHEIDop.versieInformatie"/>
  </office:meta>
</office:document-meta>
</file>