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Weerdsingel O.Z. 2 te Utrecht,  HZ_WABO-23-00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O.Z. 2 te Utrecht</text:p>
            <text:p text:style-name="common-al">HZ_WABO-23-00643</text:p>
            <text:p text:style-name="common-al">Toelichting: het bouwen van een dakopbouw op een won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004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04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04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Weerdsingel O.Z. 2 te Utrecht,  HZ_WABO-23-00643</meta:user-defined>
    <meta:user-defined meta:name="DCTERMS.W3CDTF/DCTERMS.available">2023-05-01</meta:user-defined>
    <meta:user-defined meta:name="DCTERMS.W3CDTF/OVERHEIDop.jaargang">2023</meta:user-defined>
    <meta:user-defined meta:name="OVERHEIDop.externeBijlage">ALG Publiceerbaar-A|exb-2023-21476</meta:user-defined>
    <meta:user-defined meta:name="OVERHEIDop.externeBijlage">Besluit omgevingsvergunning publiceerbaar|exb-2023-21477</meta:user-defined>
    <meta:user-defined meta:name="OVERHEIDop.publicationIssue">189004</meta:user-defined>
    <meta:user-defined meta:name="OVERHEIDop.GmbID/DC.identifier">gmb-2023-189004</meta:user-defined>
    <meta:user-defined meta:name="OVERHEIDop.versieInformatie"/>
  </office:meta>
</office:document-meta>
</file>