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RINRICHTING CENTRUM (BESTRATING EN PARKEREN), NABIJ OM’E TOER NUMMER 6, RONDOM HEECHEIN (EVENEMENTENTERREIN) EN DRINGELSTRJITTE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herinrichting centrum (bestrating en parkeren) op het perceel nabij Om'e toer nummer 6, rondom Heechein (evenemententerrein) en Dringelstrjitte te Akkrum (21-04-2023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8901</text:span><text:line-break/><text:date style:data-style-name="dag" text:fixed="true" text:date-value="2023-05-01"/><text:line-break/><text:date style:data-style-name="jaar" text:fixed="true" text:date-value="2023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8901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8901</text:span><text:date style:data-style-name="nicedate" text:fixed="true" text:date-value="2023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AANVRAAG OMGEVINGSVERGUNNING, HERINRICHTING CENTRUM (BESTRATING EN PARKEREN), NABIJ OM’E TOER NUMMER 6, RONDOM HEECHEIN (EVENEMENTENTERREIN) EN DRINGELSTRJITTE AKKRUM</meta:user-defined>
    <meta:user-defined meta:name="DCTERMS.W3CDTF/DCTERMS.available">2023-05-01</meta:user-defined>
    <meta:user-defined meta:name="DCTERMS.W3CDTF/OVERHEIDop.jaargang">2023</meta:user-defined>
    <meta:user-defined meta:name="OVERHEIDop.publicationIssue">188901</meta:user-defined>
    <meta:user-defined meta:name="OVERHEIDop.GmbID/DC.identifier">gmb-2023-188901</meta:user-defined>
    <meta:user-defined meta:name="OVERHEIDop.versieInformatie"/>
  </office:meta>
</office:document-meta>
</file>