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verwerker van mest tot stroom, Reijerscop 22 te De Meern,  HZ_WABO-23-0325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ijerscop 22 te De Meern</text:p>
            <text:p text:style-name="common-al">HZ_WABO-23-03252</text:p>
            <text:p text:style-name="common-al">Toelichting: het bouwen van een verwerker van mest tot stroom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88526</text:span><text:line-break/><text:date style:data-style-name="dag" text:fixed="true" text:date-value="2023-04-28"/><text:line-break/><text:date style:data-style-name="jaar" text:fixed="true" text:date-value="2023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8526</text:span><text:date style:data-style-name="nicedate" text:fixed="true" text:date-value="2023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8526</text:span><text:date style:data-style-name="nicedate" text:fixed="true" text:date-value="2023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milieu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verwerker van mest tot stroom, Reijerscop 22 te De Meern,  HZ_WABO-23-03252</meta:user-defined>
    <meta:user-defined meta:name="DCTERMS.W3CDTF/DCTERMS.available">2023-04-28</meta:user-defined>
    <meta:user-defined meta:name="DCTERMS.W3CDTF/OVERHEIDop.jaargang">2023</meta:user-defined>
    <meta:user-defined meta:name="OVERHEIDop.publicationIssue">188526</meta:user-defined>
    <meta:user-defined meta:name="OVERHEIDop.GmbID/DC.identifier">gmb-2023-188526</meta:user-defined>
    <meta:user-defined meta:name="OVERHEIDop.versieInformatie"/>
  </office:meta>
</office:document-meta>
</file>