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Verlenging beslistermijn Voor:  Alphen Kerkdijk 6:plaatsen van zonnepanelen (Bouwen, Gemeente/ provinciaal monument (regulier)), nieuwe datum 26-05-2023 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188356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8356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8356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West Maas en Waal - Verlenging beslistermijn Voor:  Alphen Kerkdijk 6:plaatsen van zonnepanelen (Bouwen, Gemeente/ provinciaal monument (regulier)), nieuwe datum 26-05-2023 -</meta:user-defined>
    <meta:user-defined meta:name="DCTERMS.W3CDTF/DCTERMS.available">2023-05-03</meta:user-defined>
    <meta:user-defined meta:name="DCTERMS.W3CDTF/OVERHEIDop.jaargang">2023</meta:user-defined>
    <meta:user-defined meta:name="OVERHEIDop.publicationIssue">188356</meta:user-defined>
    <meta:user-defined meta:name="OVERHEIDop.GmbID/DC.identifier">gmb-2023-188356</meta:user-defined>
    <meta:user-defined meta:name="OVERHEIDop.versieInformatie"/>
  </office:meta>
</office:document-meta>
</file>