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1358 Van Heutszstraat 14 te Tilburg, bouwen van een dakkapel, verzonden 25 april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</text:span>
            <text:span text:style-name="nadrukcur">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1358 - B - Van Heutszstraat 14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87992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992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992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1358 Van Heutszstraat 14 te Tilburg, bouwen van een dakkapel, verzonden 25 april 2023.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7992</meta:user-defined>
    <meta:user-defined meta:name="OVERHEIDop.GmbID/DC.identifier">gmb-2023-187992</meta:user-defined>
    <meta:user-defined meta:name="OVERHEIDop.versieInformatie"/>
  </office:meta>
</office:document-meta>
</file>