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Mr. Harm Smeengestraat 3 te Ruinen: bouwen van een woongebouw (25-04-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87872</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872</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872</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xml/MC-DRP-OmgevingsvergunningAanvraa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Ingekomen aanvraag omgevingsvergunning: Mr. Harm Smeengestraat 3 te Ruinen: bouwen van een woongebouw (25-04-2023)</meta:user-defined>
    <meta:user-defined meta:name="DCTERMS.W3CDTF/DCTERMS.available">2023-05-03</meta:user-defined>
    <meta:user-defined meta:name="DCTERMS.W3CDTF/OVERHEIDop.jaargang">2023</meta:user-defined>
    <meta:user-defined meta:name="OVERHEIDop.publicationIssue">187872</meta:user-defined>
    <meta:user-defined meta:name="OVERHEIDop.GmbID/DC.identifier">gmb-2023-187872</meta:user-defined>
    <meta:user-defined meta:name="OVERHEIDop.versieInformatie"/>
  </office:meta>
</office:document-meta>
</file>