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IJGEBOUW OP HET PERCEEL SCHOTERLANDSEWEG 2 TE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Schoterlandseweg 2 te Mildam  (23-04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7809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809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809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BOUWEN VAN EEN BIJGEBOUW OP HET PERCEEL SCHOTERLANDSEWEG 2 TE MILDAM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7809</meta:user-defined>
    <meta:user-defined meta:name="OVERHEIDop.GmbID/DC.identifier">gmb-2023-187809</meta:user-defined>
    <meta:user-defined meta:name="OVERHEIDop.versieInformatie"/>
  </office:meta>
</office:document-meta>
</file>