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RIJKSWEG NAAST NUMMER 21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tijdelijk gebruik openbare ruimte op het perceel Rijksweg naast nummer 21 te Heerenveen (19-04-2023).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86519</text:span><text:line-break/><text:date style:data-style-name="dag" text:fixed="true" text:date-value="2023-04-28"/><text:line-break/><text:date style:data-style-name="jaar" text:fixed="true" text:date-value="2023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6519</text:span><text:date style:data-style-name="nicedate" text:fixed="true" text:date-value="2023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6519</text:span><text:date style:data-style-name="nicedate" text:fixed="true" text:date-value="2023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, TIJDELIJK GEBRUIK OPENBARE RUIMTE, RIJKSWEG NAAST NUMMER 21 HEERENVEEN</meta:user-defined>
    <meta:user-defined meta:name="DCTERMS.W3CDTF/DCTERMS.available">2023-04-28</meta:user-defined>
    <meta:user-defined meta:name="DCTERMS.W3CDTF/OVERHEIDop.jaargang">2023</meta:user-defined>
    <meta:user-defined meta:name="OVERHEIDop.publicationIssue">186519</meta:user-defined>
    <meta:user-defined meta:name="OVERHEIDop.GmbID/DC.identifier">gmb-2023-186519</meta:user-defined>
    <meta:user-defined meta:name="OVERHEIDop.versieInformatie"/>
  </office:meta>
</office:document-meta>
</file>