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schuur, naast Koningsweg 133D te Utrecht,  HZ_WABO-23-058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ast Koningsweg 133D te Utrecht</text:p>
            <text:p text:style-name="common-al">HZ_WABO-23-05823</text:p>
            <text:p text:style-name="common-al">Toelichting: het bouwen van een schuur</text:p>
            <text:p text:style-name="common-al">Datum besluit: 24 april 2023</text:p>
            <text:p text:style-name="common-al">Startdatum bezwaartermijn: 25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6294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294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6294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schuur, naast Koningsweg 133D te Utrecht,  HZ_WABO-23-05823</meta:user-defined>
    <meta:user-defined meta:name="DCTERMS.W3CDTF/DCTERMS.available">2023-04-28</meta:user-defined>
    <meta:user-defined meta:name="DCTERMS.W3CDTF/OVERHEIDop.jaargang">2023</meta:user-defined>
    <meta:user-defined meta:name="OVERHEIDop.externeBijlage">Aanvraagdocument  publiceerbaar-A|exb-2023-21192</meta:user-defined>
    <meta:user-defined meta:name="OVERHEIDop.externeBijlage">Besluit omgevingsvergunning publiceerbaar|exb-2023-21193</meta:user-defined>
    <meta:user-defined meta:name="OVERHEIDop.publicationIssue">186294</meta:user-defined>
    <meta:user-defined meta:name="OVERHEIDop.GmbID/DC.identifier">gmb-2023-186294</meta:user-defined>
    <meta:user-defined meta:name="OVERHEIDop.versieInformatie"/>
  </office:meta>
</office:document-meta>
</file>