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kapel aan de voorkant van een woning, Lotusvliet 28 te Utrecht,  HZ_WABO-23-0690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otusvliet 28 te Utrecht</text:p>
            <text:p text:style-name="common-al">HZ_WABO-23-06904</text:p>
            <text:p text:style-name="common-al">Toelichting: het bouwen van een dakkapel aan de voorkant van een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85993</text:span><text:line-break/><text:date style:data-style-name="dag" text:fixed="true" text:date-value="2023-04-26"/><text:line-break/><text:date style:data-style-name="jaar" text:fixed="true" text:date-value="2023-04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5993</text:span><text:date style:data-style-name="nicedate" text:fixed="true" text:date-value="2023-04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5993</text:span><text:date style:data-style-name="nicedate" text:fixed="true" text:date-value="2023-04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kapel aan de voorkant van een woning, Lotusvliet 28 te Utrecht,  HZ_WABO-23-06904</meta:user-defined>
    <meta:user-defined meta:name="DCTERMS.W3CDTF/DCTERMS.available">2023-04-26</meta:user-defined>
    <meta:user-defined meta:name="DCTERMS.W3CDTF/OVERHEIDop.jaargang">2023</meta:user-defined>
    <meta:user-defined meta:name="OVERHEIDop.publicationIssue">185993</meta:user-defined>
    <meta:user-defined meta:name="OVERHEIDop.GmbID/DC.identifier">gmb-2023-185993</meta:user-defined>
    <meta:user-defined meta:name="OVERHEIDop.versieInformatie"/>
  </office:meta>
</office:document-meta>
</file>