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anbouw aan de zij- en achterkant van de woning, Linnaeuslaan 1 te Utrecht,  HZ_WABO-23-064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nnaeuslaan 1 te Utrecht</text:p>
            <text:p text:style-name="common-al">HZ_WABO-23-06419</text:p>
            <text:p text:style-name="common-al">Toelichting: het bouwen van een aanbouw aan de zij- en achte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5991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991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991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aanbouw aan de zij- en achterkant van de woning, Linnaeuslaan 1 te Utrecht,  HZ_WABO-23-06419</meta:user-defined>
    <meta:user-defined meta:name="DCTERMS.W3CDTF/DCTERMS.available">2023-04-26</meta:user-defined>
    <meta:user-defined meta:name="DCTERMS.W3CDTF/OVERHEIDop.jaargang">2023</meta:user-defined>
    <meta:user-defined meta:name="OVERHEIDop.publicationIssue">185991</meta:user-defined>
    <meta:user-defined meta:name="OVERHEIDop.GmbID/DC.identifier">gmb-2023-185991</meta:user-defined>
    <meta:user-defined meta:name="OVERHEIDop.versieInformatie"/>
  </office:meta>
</office:document-meta>
</file>