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perceel kadastraal bekend Ambt-Almelo sectie G nummer 5203, zaaknummer Z/23/134285, het bouwen van een bedrijfspand Voltastraat 2a te Almelo, 24-06-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/23/134285</text:p>
            <text:p text:style-name="common-al">
            <text:span text:style-name="nadrukvet">Uiterlijke besluitdatum:</text:span> 07-06-2023</text:p>
            <text:p text:style-name="common-al">
            <text:span text:style-name="nadrukvet">Locatie:</text:span> Mandenvlechterslaan 14 3781DV Voorthuizen, Voltastraat 1 7601PT Almelo, [AML01G05203] Ambt-Almelo G 5203</text:p>
            <text:p text:style-name="common-al">
            <text:span text:style-name="nadrukvet">Projectomschrijving:</text:span> het bouwen van een bedrijfspand Voltastraat 2a te Almelo</text:p>
            <text:p text:style-name="last-al">De behandeltermijn van de Omgevingsvergunning regulier is verlengd met ten hoogste zes weken. De uiterste nieuwe beslis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185954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95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95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Z/23/134285</meta:user-defined>
    <meta:user-defined meta:name="DCTERMS.abstract">het bouwen van een bedrijfspand Voltastraat 2a te Alme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, perceel kadastraal bekend Ambt-Almelo sectie G nummer 5203, zaaknummer Z/23/134285, het bouwen van een bedrijfspand Voltastraat 2a te Almelo, 24-06-2023.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5954</meta:user-defined>
    <meta:user-defined meta:name="OVERHEIDop.GmbID/DC.identifier">gmb-2023-185954</meta:user-defined>
    <meta:user-defined meta:name="OVERHEIDop.versieInformatie"/>
  </office:meta>
</office:document-meta>
</file>