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bruggen en een pagode in de Japanse tuin in het Maximapark, 2 Bruggen en Pagode Japanse Tuin Maximapark, perceelnr.8617, sectie F te Vleuten Utrecht, HZ_WABO-23-134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2 Bruggen en Pagode Japanse Tuin Maximapark, perceelnr.8617, sectie F te Vleuten Utrecht</text:span>
          </text:p>
            <text:p text:style-name="common-al">HZ_WABO-23-13496</text:p>
            <text:p text:style-name="common-al">Toelichting: het bouwen van twee bruggen en een pagode in de Japanse tuin in het Maximapark</text:p>
            <text:p text:style-name="common-al">Datum ontvangst aanvraag: 21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5741</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41</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741</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twee bruggen en een pagode in de Japanse tuin in het Maximapark, 2 Bruggen en Pagode Japanse Tuin Maximapark, perceelnr.8617, sectie F te Vleuten Utrecht, HZ_WABO-23-13496</meta:user-defined>
    <meta:user-defined meta:name="DCTERMS.W3CDTF/DCTERMS.available">2023-04-26</meta:user-defined>
    <meta:user-defined meta:name="DCTERMS.W3CDTF/OVERHEIDop.jaargang">2023</meta:user-defined>
    <meta:user-defined meta:name="OVERHEIDop.externeBijlage">Publiceerbaar-A|exb-2023-21152</meta:user-defined>
    <meta:user-defined meta:name="OVERHEIDop.publicationIssue">185741</meta:user-defined>
    <meta:user-defined meta:name="OVERHEIDop.GmbID/DC.identifier">gmb-2023-185741</meta:user-defined>
    <meta:user-defined meta:name="OVERHEIDop.versieInformatie"/>
  </office:meta>
</office:document-meta>
</file>