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URANIUMWEG NABIJ NUMMER 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uraniumweg nabij nummer 2 te heerenveen  (30-03-2023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701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70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701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, URANIUMWEG NABIJ NUMMER 2 HEERENVEEN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701</meta:user-defined>
    <meta:user-defined meta:name="OVERHEIDop.GmbID/DC.identifier">gmb-2023-185701</meta:user-defined>
    <meta:user-defined meta:name="OVERHEIDop.versieInformatie"/>
  </office:meta>
</office:document-meta>
</file>