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EN VERVANGEN VAN KABELS EN LEIDINGEN, HEECHEIN NABIJ NUMMER 8, TSJERKEBLEEK EN DRINGELSTRJITTE TOT BUORREN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en vervangen van kabels en leidingen, Heechein nabij nummer 8 te Akkrum op het perceel Heechein nabij nummer 8, Tsjerkebleek en Dringelstrjitte tot Buorren te Akkrum  (21-04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5654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65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65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AANLEGGEN EN VERVANGEN VAN KABELS EN LEIDINGEN, HEECHEIN NABIJ NUMMER 8, TSJERKEBLEEK EN DRINGELSTRJITTE TOT BUORREN TE AKKRUM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5654</meta:user-defined>
    <meta:user-defined meta:name="OVERHEIDop.GmbID/DC.identifier">gmb-2023-185654</meta:user-defined>
    <meta:user-defined meta:name="OVERHEIDop.versieInformatie"/>
  </office:meta>
</office:document-meta>
</file>