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n toepassing verklaren van de coördinatieregeling voor de bouw van een woning op een perceel tussen de adressen Achter de Hoven 206 en 208 in Leeuwarden</text:p>
      <text:section text:name="regeling_id1-3-2" text:style-name="regeling">
        <text:section text:name="aanhef_id1-3-2-1" text:style-name="aanhef">
          <text:section text:name="preambule_id1-3-2-1-1" text:style-name="preambule">
            <text:p text:style-name="al">Op 30 november 2022 heeft de gemeenteraad besloten om de coördinatieregeling van afdeling 3.6 Wro van toepassing te verklaren voor de bouw van een woning op een perceel tussen de adressen Achter de Hoven 206 en 208 in Leeuwarden. </text:p>
            <text:p text:style-name="al">
            <text:span text:style-name="nadrukvet">Informatie</text:span>
          </text:p>
            <text:p text:style-name="al">Door toepassing te geven aan de coördinatieregeling uit de Wro wordt het mogelijk om de benodigde besluiten voor deze ontwikkeling gezamenlijk voor te bereiden en te coördineren en gelijktijdig bekend te maken. Het gaat daarbij om een bestemmingsplan in combinatie met een omgevingsvergunning voor de bouw van een woning. </text:p>
            <text:p text:style-name="al">Het doorlopen van deze procedure heeft tot gevolg dat tevens bundeling van rechtsbescherming plaatsvindt. Hierdoor hoeft een belanghebbende burger slechts tegen één besluit rechtsmiddelen aan te wenden. Het college van burgemeester en wethouders verzorgt de coördinatie tussen de vaststelling van het bestemmingsplan en het verlenen van de omgevingsvergunning(en). De bevoegdheid tot vaststelling van het bestemmingsplan blijft in handen van de gemeenteraad.</text:p>
            <text:p text:style-name="al">Tegen dit raadsbesluit tot het van toepassing verklaren van de coördinatieregeling kan geen bezwaar of beroep worden ingediend. Dit coördinatiebesluit treedt de dag na de bekendmaking ervan in werking.</text:p>
            <text:p text:style-name="al">Het raadsvoorstel en de getekende besluitenlijst liggen vanaf 19 januari 2023 voor een ieder ter inzage in het Gemeentehuis, Oldehoofsterkerkhof 2, Leeuwarden. </text:p>
            <text:p text:style-name="al">
            <text:span text:style-name="nadrukvet">Informatie</text:span>
          </text:p>
            <text:p text:style-name="al">Heeft u nog vragen? Neem dan contact op met de heer P. Jager van sector DOK, telefoonnummer 058 – 233 85 77.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8564</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4</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4</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0/xml/MC-DRP-PlanOverig-Web-CB.xml</meta:user-defined>
    <meta:user-defined meta:name="OVERHEID.Gemeente/DC.creator">Leeuwarden</meta:user-defined>
    <meta:user-defined meta:name="OVERHEID.Informatietype/DC.type">officiële publicatie</meta:user-defined>
    <meta:user-defined meta:name="OVERHEIDop.Rubriek/DC.type">ander besluit van algemene strekking</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Punt</meta:user-defined>
    <meta:user-defined meta:name="DC.title">Besluit van toepassing verklaren van de coördinatieregeling voor de bouw van een woning op een perceel tussen de adressen Achter de Hoven 206 en 208 in Leeuwarden</meta:user-defined>
    <meta:user-defined meta:name="DCTERMS.W3CDTF/DCTERMS.available">2023-01-18</meta:user-defined>
    <meta:user-defined meta:name="DCTERMS.W3CDTF/OVERHEIDop.jaargang">2023</meta:user-defined>
    <meta:user-defined meta:name="OVERHEIDop.publicationIssue">18564</meta:user-defined>
    <meta:user-defined meta:name="OVERHEIDop.GmbID/DC.identifier">gmb-2023-18564</meta:user-defined>
    <meta:user-defined meta:name="OVERHEIDop.versieInformatie"/>
  </office:meta>
</office:document-meta>
</file>