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zolderverdieping op een berging, Schoolstraat 91 te Vleuten, HZ_WABO-23-133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oolstraat 91 te Vleuten</text:span>
          </text:p>
            <text:p text:style-name="common-al">HZ_WABO-23-13375</text:p>
            <text:p text:style-name="common-al">Toelichting: het bouwen van een zolderverdieping op een berging</text:p>
            <text:p text:style-name="common-al">Datum ontvangst aanvraag: 20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5628</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28</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628</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zolderverdieping op een berging, Schoolstraat 91 te Vleuten, HZ_WABO-23-13375</meta:user-defined>
    <meta:user-defined meta:name="DCTERMS.W3CDTF/DCTERMS.available">2023-04-26</meta:user-defined>
    <meta:user-defined meta:name="DCTERMS.W3CDTF/OVERHEIDop.jaargang">2023</meta:user-defined>
    <meta:user-defined meta:name="OVERHEIDop.externeBijlage">Publiceerbaar-A|exb-2023-21141</meta:user-defined>
    <meta:user-defined meta:name="OVERHEIDop.publicationIssue">185628</meta:user-defined>
    <meta:user-defined meta:name="OVERHEIDop.GmbID/DC.identifier">gmb-2023-185628</meta:user-defined>
    <meta:user-defined meta:name="OVERHEIDop.versieInformatie"/>
  </office:meta>
</office:document-meta>
</file>