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ACK TO BASICS FESTIVAL, SCHOTERLANDSEWEG 7, 7A, 9, 14, 16 EN 18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3-jarige evenementenvergunning is binnengekomen. Het betreft het organiseren van Back to Basics Festival op 8 juli 2023 op de locatie Schoterlandseweg 7, 7A, 9, 14, 16 en 18 te Oudeschoot. </text:p>
            <text:p text:style-name="tussenkopcur">Ter inzage</text:p>
            <text:p text:style-name="common-al">De aanvraag alsmede de daarbij behorende stukken liggen van 26 april 2023 tot en met 9 mei 2023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328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328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328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AANVRAAG EVENEMENTENVERGUNNING BACK TO BASICS FESTIVAL, SCHOTERLANDSEWEG 7, 7A, 9, 14, 16 EN 18 OUDESCHOOT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328</meta:user-defined>
    <meta:user-defined meta:name="OVERHEIDop.GmbID/DC.identifier">gmb-2023-185328</meta:user-defined>
    <meta:user-defined meta:name="OVERHEIDop.versieInformatie"/>
  </office:meta>
</office:document-meta>
</file>