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behand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OOST</text:p>
            <text:p text:style-name="last-al"> -<text:span text:style-name="nadrukvet">Kolthofhorst t.h.v. nr. 31 (voortuin),</text:span> (0153Z2023042400005): het kappen van 1 berk (ingediend d.d. 21 april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185145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145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145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53Z2023042400005</meta:user-defined>
    <dc:language>nl</dc:language>
    <meta:user-defined meta:name="OVERHEIDop.locatietype/OVERHEIDop.gebiedsmarkering">Vlak</meta:user-defined>
    <meta:user-defined meta:name="DC.title">Melding activiteit behandelen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5145</meta:user-defined>
    <meta:user-defined meta:name="OVERHEIDop.GmbID/DC.identifier">gmb-2023-185145</meta:user-defined>
    <meta:user-defined meta:name="OVERHEIDop.versieInformatie"/>
  </office:meta>
</office:document-meta>
</file>