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eedijk 8A t/m 8H, 9A t/m 9F, 10A t/m 10H, 11A t/m 11F: verleende vergunning bouwen van 28 appartementen (OV 20220449/)</text:p>
      <text:section text:name="zakelijke-mededeling_id1-3-2" text:style-name="zakelijke-mededeling">
        <text:section text:name="zakelijke-mededeling-tekst_id1-3-2-1" text:style-name="zakelijke-mededeling-tekst">
          <text:section text:name="tekst_id1-3-2-1-1" text:style-name="tekst">
            <text:p text:style-name="common-al">Op 19-apr-2023 is een omgevingsvergunning verleend voor deze locatie. Het gaat om het bouwen van 28 appartementen.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84857</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857</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4857</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Zeedijk 8A t/m 8H, 9A t/m 9F, 10A t/m 10H, 11A t/m 11F: verleende vergunning bouwen van 28 appartementen (OV 20220449/)</meta:user-defined>
    <meta:user-defined meta:name="DCTERMS.W3CDTF/DCTERMS.available">2023-04-26</meta:user-defined>
    <meta:user-defined meta:name="DCTERMS.W3CDTF/OVERHEIDop.jaargang">2023</meta:user-defined>
    <meta:user-defined meta:name="OVERHEIDop.publicationIssue">184857</meta:user-defined>
    <meta:user-defined meta:name="OVERHEIDop.GmbID/DC.identifier">gmb-2023-184857</meta:user-defined>
    <meta:user-defined meta:name="OVERHEIDop.versieInformatie"/>
  </office:meta>
</office:document-meta>
</file>