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strijdigheid bestemmingsplan voor de bouw van een woning - Drachten, A, 15416 en 3158 (Buitenstvallaa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Drachten, A, 15416 en 3158 (Buitenstvallaat), strijdigheid bestemmingsplan voor de bouw van een woning, ontvangen: 21 april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84687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687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687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Aanvraag omgevingsvergunning: Drachten, A, 15416 en 3158 (Buitenstvallaat), strijdigheid bestemmingsplan voor de bouw van een woning, ontvangen: 21 april 2023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Gemeente Smallingerland - aanvraag omgevingsvergunning - strijdigheid bestemmingsplan voor de bouw van een woning - Drachten, A, 15416 en 3158 (Buitenstvallaat)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4687</meta:user-defined>
    <meta:user-defined meta:name="OVERHEIDop.GmbID/DC.identifier">gmb-2023-184687</meta:user-defined>
    <meta:user-defined meta:name="OVERHEIDop.versieInformatie"/>
  </office:meta>
</office:document-meta>
</file>