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Lindestraat 3 te Utrecht,  HZ_WABO-22-334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ndestraat 3 te Utrecht</text:p>
            <text:p text:style-name="common-al">HZ_WABO-22-33433</text:p>
            <text:p text:style-name="common-al">Toelichting: het bouwen van een dakopbouw op een woning</text:p>
            <text:p text:style-name="common-al">Datum besluit: 10 januari 2023</text:p>
            <text:p text:style-name="common-al">Startdatum bezwaartermijn: 13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441</text:span><text:line-break/><text:date style:data-style-name="dag" text:fixed="true" text:date-value="2023-01-16"/><text:line-break/><text:date style:data-style-name="jaar" text:fixed="true" text:date-value="2023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441</text:span><text:date style:data-style-name="nicedate" text:fixed="true" text:date-value="2023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441</text:span><text:date style:data-style-name="nicedate" text:fixed="true" text:date-value="2023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woning, Lindestraat 3 te Utrecht,  HZ_WABO-22-33433</meta:user-defined>
    <meta:user-defined meta:name="DCTERMS.W3CDTF/DCTERMS.available">2023-01-16</meta:user-defined>
    <meta:user-defined meta:name="DCTERMS.W3CDTF/OVERHEIDop.jaargang">2023</meta:user-defined>
    <meta:user-defined meta:name="OVERHEIDop.externeBijlage">ALG publiceerbaar-A|exb-2023-1791</meta:user-defined>
    <meta:user-defined meta:name="OVERHEIDop.externeBijlage">Besluit omgevingsvergunning publiceerbaar|exb-2023-1792</meta:user-defined>
    <meta:user-defined meta:name="OVERHEIDop.publicationIssue">18441</meta:user-defined>
    <meta:user-defined meta:name="OVERHEIDop.GmbID/DC.identifier">gmb-2023-18441</meta:user-defined>
    <meta:user-defined meta:name="OVERHEIDop.versieInformatie"/>
  </office:meta>
</office:document-meta>
</file>