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P. van der Mandelelaan 130</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het de volgende omgevingsvergunning heeft verleend (art. 2.1 en 2.2. Wet algemene bepalingen omgevingsrecht).</text:p>
            <text:p text:style-name="common-al">K.P. van der Mandelelaan 130, 3062MB, het oprichten van een woongebouw met 614 woningen (studio’s en 2 kamer appartementen) met een GO van tussen ca. 19,6 ~ 49,6 m2 voor studenten en young professionals. Op de begane grond bevinden zich gemeenschappelijke ruimten voor de bewoners zoals een gym, een co-workspace en een fietsenstalling. Ook wordt er een parkeerkelder gerealiseerd en komt er een horeca (datum besluit 21-04-2023, zelfde dag verzonden, dossiernummer OMV.22.10.00140)</text:p>
            <text:p text:style-name="common-al">
            <text:span text:style-name="nadrukvet">Bezwaar bij verleende reguliere omgevingsvergunningen</text:span>
          </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 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common-al">U kunt uw bezwaarschrift ook via internet indienen via het webformulier. Dit is te vinden onder het kopje ‘Formulier’ op de website.<text:a xlink:href="https://www.rotterdam.nl/bezwaar-overig-indienen" xlink:type="simple"> www.rotterdam.nl/bezwaar-overig-indienen.</text:a> U heeft daarvoor wel een DigiD-code, of als bedrijf een E-herkenning, nodig. Deze kunt u aanvragen via <text:a xlink:href="http://www.DigiD-code" xlink:type="simple">www.DigiD-code</text:a>, respectievelijk <text:a xlink:href="http://www.eherkenning.nl" xlink:type="simple">www.eherkenning.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84184</text:span><text:line-break/><text:date style:data-style-name="dag" text:fixed="true" text:date-value="2023-04-26"/><text:line-break/><text:date style:data-style-name="jaar" text:fixed="true" text:date-value="2023-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4184</text:span><text:date style:data-style-name="nicedate" text:fixed="true" text:date-value="2023-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4184</text:span><text:date style:data-style-name="nicedate" text:fixed="true" text:date-value="2023-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K.P. van der Mandelelaan 130</meta:user-defined>
    <meta:user-defined meta:name="DCTERMS.W3CDTF/DCTERMS.available">2023-04-26</meta:user-defined>
    <meta:user-defined meta:name="DCTERMS.W3CDTF/OVERHEIDop.jaargang">2023</meta:user-defined>
    <meta:user-defined meta:name="OVERHEIDop.publicationIssue">184184</meta:user-defined>
    <meta:user-defined meta:name="OVERHEIDop.GmbID/DC.identifier">gmb-2023-184184</meta:user-defined>
    <meta:user-defined meta:name="OVERHEIDop.versieInformatie"/>
  </office:meta>
</office:document-meta>
</file>