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GROTEN VAN EEN BEDRIJFSPAND, URANIUMWEG 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bedrijfspand op het perceel Uraniumweg 6 te Heerenveen  </text:p>
            <text:p text:style-name="common-al">(21-04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4181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18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18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GROTEN VAN EEN BEDRIJFSPAND, URANIUMWEG 6 TE HEERENVEEN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4181</meta:user-defined>
    <meta:user-defined meta:name="OVERHEIDop.GmbID/DC.identifier">gmb-2023-184181</meta:user-defined>
    <meta:user-defined meta:name="OVERHEIDop.versieInformatie"/>
  </office:meta>
</office:document-meta>
</file>