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bouwen woning, Oudedijk 7, 9688 RS Drieborg</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17/04/2023, bouwen woning, Oudedijk 7, 9688 RS Drieborg.</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26 april 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183766</text:span><text:line-break/><text:date style:data-style-name="dag" text:fixed="true" text:date-value="2023-04-26"/><text:line-break/><text:date style:data-style-name="jaar" text:fixed="true" text:date-value="2023-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3766</text:span><text:date style:data-style-name="nicedate" text:fixed="true" text:date-value="2023-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3766</text:span><text:date style:data-style-name="nicedate" text:fixed="true" text:date-value="2023-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Oldambt, verleende omgevingsvergunning, bouwen woning, Oudedijk 7, 9688 RS Drieborg</meta:user-defined>
    <meta:user-defined meta:name="DCTERMS.W3CDTF/DCTERMS.available">2023-04-26</meta:user-defined>
    <meta:user-defined meta:name="DCTERMS.W3CDTF/OVERHEIDop.jaargang">2023</meta:user-defined>
    <meta:user-defined meta:name="OVERHEIDop.publicationIssue">183766</meta:user-defined>
    <meta:user-defined meta:name="OVERHEIDop.GmbID/DC.identifier">gmb-2023-183766</meta:user-defined>
    <meta:user-defined meta:name="OVERHEIDop.versieInformatie"/>
  </office:meta>
</office:document-meta>
</file>