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bijgebouw aan Harderwijkerweg 20-01 Gard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3W0818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18 april 2023. De gemeente Barneveld neemt daarover waarschijnlijk binnen 8 weken na 18 april 2023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183296</text:span><text:line-break/><text:date style:data-style-name="dag" text:fixed="true" text:date-value="2023-04-26"/><text:line-break/><text:date style:data-style-name="jaar" text:fixed="true" text:date-value="2023-04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3296</text:span><text:date style:data-style-name="nicedate" text:fixed="true" text:date-value="2023-04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3296</text:span><text:date style:data-style-name="nicedate" text:fixed="true" text:date-value="2023-04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9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bouwen van een bijgebouw aan Harderwijkerweg 20-01 Garderen</meta:user-defined>
    <meta:user-defined meta:name="DCTERMS.W3CDTF/DCTERMS.available">2023-04-26</meta:user-defined>
    <meta:user-defined meta:name="DCTERMS.W3CDTF/OVERHEIDop.jaargang">2023</meta:user-defined>
    <meta:user-defined meta:name="OVERHEIDop.publicationIssue">183296</meta:user-defined>
    <meta:user-defined meta:name="OVERHEIDop.GmbID/DC.identifier">gmb-2023-183296</meta:user-defined>
    <meta:user-defined meta:name="OVERHEIDop.versieInformatie"/>
  </office:meta>
</office:document-meta>
</file>