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distributiecentrum en aanleggen uitritten, Paderbornstraat 15 (aangevraagd als kavels 44E, 44F, 47) [zaaknummer 0193ESUITE288131202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2881312022</text:p>
            <text:p text:style-name="common-al">
            <text:span text:style-name="nadrukvet">Verzenddatum besluit:</text:span> 11-01-2023</text:p>
            <text:p text:style-name="common-al">
            <text:span text:style-name="nadrukvet">Locatie:</text:span> Paderbornstraat 15 Zwolle, aangevraagd als kavels 44E, 44F, 47</text:p>
            <text:p text:style-name="common-al">
            <text:span text:style-name="nadrukvet">Projectomschrijving:</text:span> het bouwen van een distributiecentrum en het aanleggen van uitritte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8307</text:span><text:line-break/><text:date style:data-style-name="dag" text:fixed="true" text:date-value="2023-01-16"/><text:line-break/><text:date style:data-style-name="jaar" text:fixed="true" text:date-value="2023-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307</text:span><text:date style:data-style-name="nicedate" text:fixed="true" text:date-value="2023-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307</text:span><text:date style:data-style-name="nicedate" text:fixed="true" text:date-value="2023-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2881312022</meta:user-defined>
    <meta:user-defined meta:name="DCTERMS.abstract">het bouwen van een distributiecentrum en het aanleggen van uitritt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met reguliere procedure, bouwen distributiecentrum en aanleggen uitritten, Paderbornstraat 15 (aangevraagd als kavels 44E, 44F, 47) [zaaknummer 0193ESUITE2881312022]</meta:user-defined>
    <meta:user-defined meta:name="DCTERMS.W3CDTF/DCTERMS.available">2023-01-16</meta:user-defined>
    <meta:user-defined meta:name="DCTERMS.W3CDTF/OVERHEIDop.jaargang">2023</meta:user-defined>
    <meta:user-defined meta:name="OVERHEIDop.publicationIssue">18307</meta:user-defined>
    <meta:user-defined meta:name="OVERHEIDop.GmbID/DC.identifier">gmb-2023-18307</meta:user-defined>
    <meta:user-defined meta:name="OVERHEIDop.versieInformatie"/>
  </office:meta>
</office:document-meta>
</file>