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KONINGSNACHT EN KONINGSDAG, VLEESMARKT EN OUDE KOEMARKT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Koningsnacht en Koningsdag op 26 en 27 april 2023 op de locatie Vleesmarkt en Oude Koemarkt Heerenveen (20-04-2023).</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2399</text:span><text:line-break/><text:date style:data-style-name="dag" text:fixed="true" text:date-value="2023-04-25"/><text:line-break/><text:date style:data-style-name="jaar" text:fixed="true" text:date-value="2023-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2399</text:span><text:date style:data-style-name="nicedate" text:fixed="true" text:date-value="2023-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2399</text:span><text:date style:data-style-name="nicedate" text:fixed="true" text:date-value="2023-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DC.title">VERLENING EVENEMENTENVERGUNNING KONINGSNACHT EN KONINGSDAG, VLEESMARKT EN OUDE KOEMARKT HEERENVEEN</meta:user-defined>
    <meta:user-defined meta:name="DCTERMS.W3CDTF/DCTERMS.available">2023-04-25</meta:user-defined>
    <meta:user-defined meta:name="DCTERMS.W3CDTF/OVERHEIDop.jaargang">2023</meta:user-defined>
    <meta:user-defined meta:name="OVERHEIDop.publicationIssue">182399</meta:user-defined>
    <meta:user-defined meta:name="OVERHEIDop.GmbID/DC.identifier">gmb-2023-182399</meta:user-defined>
    <meta:user-defined meta:name="OVERHEIDop.versieInformatie"/>
  </office:meta>
</office:document-meta>
</file>