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Eelke Meinertswei 33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Westergeast, Eelke Meinertswei 33 (terrein MFC De Tredder), het organiseren van het Slingeraap Festival op 10 juni 2023 van 14.30 uur tot 02.00 uur (besluit is verzonden op 21 april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219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221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221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959</meta:user-defined>
    <dc:language>nl</dc:language>
    <meta:user-defined meta:name="OVERHEIDop.locatietype/OVERHEIDop.gebiedsmarkering">Adres</meta:user-defined>
    <meta:user-defined meta:name="DC.title">Evenementenvergunning Eelke Meinertswei 33 te Westergeast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2219</meta:user-defined>
    <meta:user-defined meta:name="OVERHEIDop.GmbID/DC.identifier">gmb-2023-182219</meta:user-defined>
    <meta:user-defined meta:name="OVERHEIDop.versieInformatie"/>
  </office:meta>
</office:document-meta>
</file>