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bouwen van een carport en het bouwen van een nieuwe carport bij een bedrijf, Groenedijk 5A te De Meern,  HZ_WABO-23-034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enedijk 5A te De Meern</text:p>
            <text:p text:style-name="common-al">HZ_WABO-23-03440</text:p>
            <text:p text:style-name="common-al">Toelichting: het verbouwen van een carport en het bouwen van een nieuwe carport bij een bedrijf</text:p>
            <text:p text:style-name="common-al">Datum besluit: 20 april 2023</text:p>
            <text:p text:style-name="common-al">Startdatum bezwaartermijn: 22 april 2023</text:p>
            <text:p text:style-name="common-al">Besluit: Van rechtswege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1856</text:span><text:line-break/><text:date style:data-style-name="dag" text:fixed="true" text:date-value="2023-04-25"/><text:line-break/><text:date style:data-style-name="jaar" text:fixed="true" text:date-value="2023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856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856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verbouwen van een carport en het bouwen van een nieuwe carport bij een bedrijf, Groenedijk 5A te De Meern,  HZ_WABO-23-03440</meta:user-defined>
    <meta:user-defined meta:name="DCTERMS.W3CDTF/DCTERMS.available">2023-04-25</meta:user-defined>
    <meta:user-defined meta:name="DCTERMS.W3CDTF/OVERHEIDop.jaargang">2023</meta:user-defined>
    <meta:user-defined meta:name="OVERHEIDop.externeBijlage">Aanvraagdocument  publiceerbaar-A|exb-2023-20740</meta:user-defined>
    <meta:user-defined meta:name="OVERHEIDop.externeBijlage">Besluit omgevingsvergunning publiceerbaar|exb-2023-20741</meta:user-defined>
    <meta:user-defined meta:name="OVERHEIDop.publicationIssue">181856</meta:user-defined>
    <meta:user-defined meta:name="OVERHEIDop.GmbID/DC.identifier">gmb-2023-181856</meta:user-defined>
    <meta:user-defined meta:name="OVERHEIDop.versieInformatie"/>
  </office:meta>
</office:document-meta>
</file>