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Cantharellaan 69 te Vleuten,  HZ_WABO-23-090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ntharellaan 69 te Vleuten</text:p>
            <text:p text:style-name="common-al">HZ_WABO-23-09081</text:p>
            <text:p text:style-name="common-al">Toelichting: het bouwen van een dakkapel aan de voorkant van een woning</text:p>
            <text:p text:style-name="common-al">Datum besluit: 20 april 2023</text:p>
            <text:p text:style-name="common-al">Startdatum bezwaartermijn: 21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0083</text:span><text:line-break/><text:date style:data-style-name="dag" text:fixed="true" text:date-value="2023-04-24"/><text:line-break/><text:date style:data-style-name="jaar" text:fixed="true" text:date-value="2023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0083</text:span><text:date style:data-style-name="nicedate" text:fixed="true" text:date-value="2023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0083</text:span><text:date style:data-style-name="nicedate" text:fixed="true" text:date-value="2023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Cantharellaan 69 te Vleuten,  HZ_WABO-23-09081</meta:user-defined>
    <meta:user-defined meta:name="DCTERMS.W3CDTF/DCTERMS.available">2023-04-24</meta:user-defined>
    <meta:user-defined meta:name="DCTERMS.W3CDTF/OVERHEIDop.jaargang">2023</meta:user-defined>
    <meta:user-defined meta:name="OVERHEIDop.externeBijlage">Aanvraag publiceerbaar-A|exb-2023-20540</meta:user-defined>
    <meta:user-defined meta:name="OVERHEIDop.externeBijlage">Besluit omgevingsvergunning publiceerbaar|exb-2023-20541</meta:user-defined>
    <meta:user-defined meta:name="OVERHEIDop.publicationIssue">180083</meta:user-defined>
    <meta:user-defined meta:name="OVERHEIDop.GmbID/DC.identifier">gmb-2023-180083</meta:user-defined>
    <meta:user-defined meta:name="OVERHEIDop.versieInformatie"/>
  </office:meta>
</office:document-meta>
</file>